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Engram Warsaw" svg:font-family="'Engram Warsaw', Arial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1">
      <style:paragraph-properties fo:text-align="center" style:justify-single-word="false" fo:background-color="transparent">
        <style:background-image/>
      </style:paragraph-properties>
      <style:text-properties style:use-window-font-color="true" fo:font-size="20pt" fo:font-weight="bold" style:font-size-asian="20pt" style:font-size-complex="20pt"/>
    </style:style>
    <style:style style:name="P2" style:family="paragraph" style:parent-style-name="Text_20_body">
      <style:paragraph-properties fo:margin-left="0cm" fo:margin-right="0cm" fo:margin-top="0cm" fo:margin-bottom="0cm" fo:text-align="center" style:justify-single-word="false" fo:orphans="2" fo:widows="2" fo:text-indent="0cm" style:auto-text-indent="false" fo:background-color="transparent" fo:padding="0cm" fo:border="none">
        <style:background-image/>
      </style:paragraph-properties>
    </style:style>
    <style:style style:name="P3" style:family="paragraph" style:parent-style-name="Text_20_body">
      <style:paragraph-properties fo:margin-left="0cm" fo:margin-right="0cm" fo:margin-top="0cm" fo:margin-bottom="0cm" fo:orphans="2" fo:widows="2" fo:text-indent="0cm" style:auto-text-indent="false" fo:background-color="transparent" fo:padding="0cm" fo:border="none">
        <style:background-image/>
      </style:paragraph-properties>
      <style:text-properties fo:font-variant="normal" fo:text-transform="none" style:use-window-font-color="true" style:font-name="Engram Warsaw" fo:font-size="11pt" fo:letter-spacing="normal" fo:font-style="normal" fo:font-weight="normal"/>
    </style:style>
    <style:style style:name="P4" style:family="paragraph" style:parent-style-name="Text_20_body">
      <style:paragraph-properties fo:margin-left="0cm" fo:margin-right="0cm" fo:margin-top="0cm" fo:margin-bottom="0cm" fo:orphans="2" fo:widows="2" fo:text-indent="0cm" style:auto-text-indent="false" fo:background-color="transparent" fo:padding="0cm" fo:border="none">
        <style:background-image/>
      </style:paragraph-properties>
      <style:text-properties fo:font-variant="normal" fo:text-transform="none" style:use-window-font-color="true" style:font-name="Engram Warsaw" fo:font-size="11pt" fo:letter-spacing="normal" fo:font-style="normal" fo:font-weight="normal" fo:background-color="transparent"/>
    </style:style>
    <style:style style:name="P5" style:family="paragraph" style:parent-style-name="Text_20_body" style:list-style-name="L1">
      <style:paragraph-properties fo:margin-left="0cm" fo:margin-right="0cm" fo:margin-top="0cm" fo:margin-bottom="0cm" fo:orphans="2" fo:widows="2" fo:text-indent="0cm" style:auto-text-indent="false" fo:background-color="transparent" fo:padding="0cm" fo:border="none">
        <style:background-image/>
      </style:paragraph-properties>
      <style:text-properties fo:font-variant="normal" fo:text-transform="none" style:use-window-font-color="true" style:font-name="Engram Warsaw" fo:font-size="11pt" fo:letter-spacing="normal" fo:font-style="normal" fo:font-weight="normal"/>
    </style:style>
    <style:style style:name="T1" style:family="text">
      <style:text-properties fo:font-variant="normal" fo:text-transform="none" style:use-window-font-color="true" style:font-name="Engram Warsaw" fo:font-size="14pt" fo:letter-spacing="normal" fo:font-style="normal" fo:font-weight="bold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top" style:vertical-rel="char" style:horizontal-pos="left" style:horizontal-rel="char" fo:padding="0cm" fo:border="none"/>
    </style:style>
    <text:list-style style:name="L1">
      <text:list-level-style-number text:level="1" text:style-name="Numbering_20_Symbols" style:num-suffix="." style:num-format="1" text:start-value="2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" text:outline-level="1">Regulamin umów instruktorskich w krytej pływalni Garwolanka przy ul. Olimpijskiej 2</text:h>
      <text:p text:style-name="P2"><draw:frame draw:style-name="fr1" draw:name="Ramka3" text:anchor-type="char" svg:width="0.041cm" draw:z-index="0"><draw:text-box fo:min-height="0.041cm"><text:p text:style-name="Text_20_body">Link otwiera się w nowej karcie</text:p></draw:text-box></draw:frame><draw:frame draw:style-name="fr1" draw:name="Ramka2" text:anchor-type="char" svg:width="0.041cm" draw:z-index="1"><draw:text-box fo:min-height="0.041cm"><text:p text:style-name="Text_20_body">Drukuj</text:p></draw:text-box></draw:frame><draw:frame draw:style-name="fr1" draw:name="Ramka1" text:anchor-type="char" svg:width="0.041cm" draw:z-index="2"><draw:text-box fo:min-height="0.041cm"><text:p text:style-name="Text_20_body">Pobierz jako plik PDF</text:p></draw:text-box></draw:frame><text:bookmark text:name="122024167"/><text:span text:style-name="Strong_20_Emphasis"><text:span text:style-name="T1">Regulamin umów instruktorskich uprawniających do prowadzenia indywidualnych zajęć nauki pływania w krytej pływalni na terenie Pływalni Garwolanka przy ul. Olimpijskiej 2 </text:span></text:span></text:p>
      <text:p text:style-name="P3">1. Warunkiem prowadzenia indywidualnych zajęć nauki pływania na terenie Pływalni jest uzyskanie zgody Dyrektora CSiK w Garwolinie <text:s/>oraz podpisanie umowy z CSiK w Garwolinie <text:s/>(zwana dalej: Umowa).</text:p>
      <text:p text:style-name="P3">2. Bilet instruktorski jest rodzajem biletu wstępu uprawniającego do wstępu na Pływalnię oraz prowadzenia zajęć indywidualnej nauki pływania (zwany dalej: Bilet).</text:p>
      <text:p text:style-name="P3">3. Karnet instruktorski to rodzaj karnetu sprzedawanego w kasie Pływalni <text:s/>uprawniającego do wstępu na Pływalnię oraz prowadzenia zajęć indywidualnej nauki pływania (zwany dalej: Karnet).</text:p>
      <text:p text:style-name="P3">4. Bilet i Karnet sprzedawany jest osobom, które podpisały stosowną Umowę.</text:p>
      <text:p text:style-name="P3">5. Bilet i Karnet uprawnia do prowadzenia zajęć indywidualnej nauki pływania z płyty Pływalni bez konieczności wchodzenia do wody.</text:p>
      <text:p text:style-name="P3">6. Bilet i Karnet uprawnia do prowadzenia zajęć indywidualnej nauki pływania w godzinach otwarcia obiektu z wyłączeniem następujących godzin: 16.00-20.30 w dni powszednie oraz 08.00-14.00 w soboty – z wyłączeniem okresu od 1 lipca do 31 sierpnia, .</text:p>
      <text:p text:style-name="P3">7. Prowadzenie przez instruktora zajęć indywidualnej nauki pływania odbywa się w godzinach:<text:line-break/>a) od poniedziałku do piątku w godzinach 6.00-16.00 na Pływalni może przebywać nie więcej niż 4 instruktorów indywidualnej nauki pływania;<text:line-break/>b) od poniedziałku do piątku w godzinach 20.30-21.30 na Pływalni może przebywać nie więcej niż 4 instruktorów indywidualnej nauki pływania;<text:line-break/>c) w soboty i niedziele w godzinach 14.00-19.30 na Pływalni może przebywać nie więcej niż 4 instruktorów indywidualnej nauki pływania.</text:p>
      <text:p text:style-name="P3">8. Bilet i Karnet uprawnia do prowadzenia indywidualnej nauki pływania dla jednej osoby.</text:p>
      <text:p text:style-name="P3">9. Ubiegając się o zawarcie Umowy obowiązuje kolejność zgłoszenia.</text:p>
      <text:p text:style-name="P3">10. Limit umów instruktorskich wynosi maksymalnie 8</text:p>
      <text:p text:style-name="P3">11. Umowę instruktorską można przedłużyć na okres wakacyjny. W tym celu należy podpisać stosowny aneks.</text:p>
      <text:p text:style-name="P3">12. Instruktor po wykupieniu Biletu lub Karnetu w kasie <text:s/>Pływalni otrzymuje klucz/transponder basenowy do szafki oraz identyfikator „bilet instruktorski”. Po zakończeniu zajęć indywidualnej nauki pływania Instruktor zdaje identyfikator wraz z kluczem/transponderem basenowym w recepcji w trakcie rozliczania biletu.</text:p>
      <text:p text:style-name="P3">13 W trakcie prowadzenia zajęć konieczne jest posiadanie klucza/transpondera basenowego wydanego przez pracownika recepcji.</text:p>
      <text:p text:style-name="P3">14. Instruktor prowadzący zajęcia indywidualnej nauki pływania powinien posiadać identyfikator „bilet instruktorski”.</text:p>
      <text:p text:style-name="P3">15. Instruktor jest zobowiązany do podporządkowania się decyzjom i nakazom ratowników oraz pracowników pływalni . Nie przestrzeganie zasad w zakresie norm bezpieczeństwa oraz przepisów sanitarnych może być podstawą do odmowy kolejnego udostępnienia Pływalni danemu podmiotowi. </text:p>
      <text:p text:style-name="P3">16. CSiK w Garwolinie <text:s/>nie gwarantuje dostępności torów na Pływalni Garwolanka do indywidualnej nauki pływania.</text:p>
      <text:p text:style-name="P4">17. Maksymalne obłożenie Pływalni regulowane jest przez bieżące przepisy prawa, a także obowiązujące wytyczne sanitarne na terenie Rzeczypospolitej Polskiej.</text:p>
      <text:p text:style-name="P3">18. Bilet i Karnet obowiązuje 60 minut, za każdą następną rozpoczętą minutę dopłata wg. cennika Pływalni Garwolanka</text:p>
      <text:p text:style-name="P3">19. Uczestnicy lekcji indywidualnej nauki pływania zobowiązani są do zakupu stosownego biletu w kasie Pływalni wg. cennika Pływalni Garwolanka</text:p>
      <text:p text:style-name="P3">20. Opiekun odprowadzający dziecko na zajęcia nauki pływania ma prawo skorzystać z nieodpłatnego wejścia do strefy basenowej na czas 15 minut celem pomocy dziecku w przebraniu się i przekazaniu pod opiekę instruktora.</text:p>
      <text:p text:style-name="P3"><text:soft-page-break/>21. Z nieodpłatnego wejścia do strefy basenowej mogą skorzystać opiekunowie dzieci, które nie ukończyły 10 <text:s/>roku życia.</text:p>
      <text:p text:style-name="P3">22. Instruktor ponosi pełną odpowiedzialność za uczestników lekcji.</text:p>
      <text:p text:style-name="P3">23. W sprawach nieuregulowanych niniejszym regulaminem, stosuje się ogólny regulamin korzystania z Pływalni Garwolanka</text:p>
      <text:list xml:id="list7159204271074091726" text:style-name="L1">
        <text:list-header>
          <text:p text:style-name="P5">24Przetwarzanie danych osobowych – Administratorem danych osobowych jest Centrum <text:s/>Sportu i Kultury w Garwolinie z siedzibą w Garwolinie , przy ul. Nadwodnej 1 , reprezentowany przez Dyrektora..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Engram Warsaw" svg:font-family="'Engram Warsaw', Arial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Arial1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Arial1" style:font-size-complex="14pt" style:font-weight-complex="bold"/>
    </style:style>
    <style:style style:name="Frame_20_contents" style:display-name="Frame contents" style:family="paragraph" style:parent-style-name="Text_20_body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W T</meta:initial-creator>
    <meta:creation-date>2026-07-21T13:42:51.44</meta:creation-date>
    <dc:date>2026-09-03T13:09:40.68</dc:date>
    <dc:creator>W T</dc:creator>
    <meta:editing-duration>PT1H27M32S</meta:editing-duration>
    <meta:editing-cycles>13</meta:editing-cycles>
    <meta:generator>OpenOffice/4.1.5$Win32 OpenOffice.org_project/415m1$Build-9789</meta:generator>
    <meta:printed-by>W T</meta:printed-by>
    <meta:print-date>2026-08-13T11:16:48.90</meta:print-date>
    <meta:document-statistic meta:table-count="0" meta:image-count="0" meta:object-count="0" meta:page-count="2" meta:paragraph-count="29" meta:word-count="566" meta:character-count="4190"/>
  </office:meta>
</office:document-meta>
</file>